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charset="x-symbol"/>
    <style:font-face style:name="quote-cjk-patch" svg:font-family="quote-cjk-patch, Inter, system-ui, apple-system, BlinkMacSystemFont, 'Segoe UI', Roboto, Oxygen, Ubuntu, Cantarell, 'Open Sans', 'Helvetica Neue', sans-serif"/>
  </office:font-face-decls>
  <office:automatic-styles>
    <style:style style:name="P1" style:family="paragraph" style:parent-style-name="Heading_20_2">
      <style:text-properties fo:font-variant="normal" fo:text-transform="none" fo:color="#0f1115" loext:opacity="100%" style:font-name="quote-cjk-patch" fo:font-size="16.5pt" fo:letter-spacing="normal" fo:font-style="normal" fo:font-weight="bold" loext:padding="0cm" loext:border="none"/>
    </style:style>
    <style:style style:name="P2" style:family="paragraph" style:parent-style-name="Text_20_body">
      <style:paragraph-properties fo:margin-left="1.164cm" fo:margin-right="1.164cm" fo:margin-top="0.423cm" fo:margin-bottom="0.423cm" style:contextual-spacing="false" style:line-height-at-least="0.741cm" fo:orphans="2" fo:widows="2" fo:text-indent="0cm" style:auto-text-indent="false"/>
      <style:text-properties fo:font-variant="normal" fo:text-transform="none" fo:color="#0f1115" loext:opacity="100%" style:font-name="quote-cjk-patch" fo:font-size="12pt" fo:letter-spacing="normal" fo:font-style="normal" fo:font-weight="normal" loext:padding="0cm" loext:border="none"/>
    </style:style>
    <style:style style:name="P3" style:family="paragraph" style:parent-style-name="Text_20_body">
      <style:paragraph-properties fo:margin-left="1.164cm" fo:margin-right="1.164cm" fo:margin-top="0.423cm" fo:margin-bottom="0.423cm" style:contextual-spacing="false" style:line-height-at-least="0.741cm" fo:orphans="2" fo:widows="2" fo:text-indent="0cm" style:auto-text-indent="false"/>
    </style:style>
    <style:style style:name="P4" style:family="paragraph" style:parent-style-name="Horizontal_20_Line">
      <style:paragraph-properties fo:margin-left="1.164cm" fo:margin-right="1.164cm" fo:margin-top="0cm" fo:margin-bottom="0cm" style:contextual-spacing="false" style:line-height-at-least="0.741cm" fo:orphans="2" fo:widows="2" fo:text-indent="0cm" style:auto-text-indent="false"/>
    </style:style>
    <style:style style:name="P5" style:family="paragraph" style:parent-style-name="Heading_20_3">
      <style:paragraph-properties fo:margin-left="1.164cm" fo:margin-right="1.164cm" fo:margin-top="0.847cm" fo:margin-bottom="0.423cm" style:contextual-spacing="false" style:line-height-at-least="0.794cm" fo:orphans="2" fo:widows="2" fo:text-indent="0cm" style:auto-text-indent="false"/>
      <style:text-properties fo:font-variant="normal" fo:text-transform="none" fo:color="#0f1115" loext:opacity="100%" style:font-name="quote-cjk-patch" fo:font-size="15pt" fo:letter-spacing="normal" fo:font-style="normal" fo:font-weight="bold" loext:padding="0cm" loext:border="none"/>
    </style:style>
    <style:style style:name="P6" style:family="paragraph" style:parent-style-name="Text_20_body">
      <style:paragraph-properties fo:margin-left="0cm" fo:margin-right="1.164cm" fo:margin-top="0.423cm" fo:margin-bottom="0.423cm" style:contextual-spacing="false" style:line-height-at-least="0.741cm" fo:orphans="2" fo:widows="2" fo:text-indent="0cm" style:auto-text-indent="false"/>
    </style:style>
    <style:style style:name="P7" style:family="paragraph" style:parent-style-name="Standard">
      <style:paragraph-properties fo:text-align="left" style:justify-single-word="false" style:writing-mode="lr-tb"/>
      <style:text-properties officeooo:paragraph-rsid="000ac219"/>
    </style:style>
    <style:style style:name="P8" style:family="paragraph" style:parent-style-name="Standard">
      <style:paragraph-properties fo:text-align="left" style:justify-single-word="false" style:writing-mode="lr-tb"/>
    </style:style>
    <style:style style:name="P9" style:family="paragraph" style:parent-style-name="Standard">
      <style:paragraph-properties fo:text-align="left" style:justify-single-word="false" style:writing-mode="lr-tb"/>
      <style:text-properties style:text-outline="false" style:text-line-through-style="none" style:text-line-through-type="none" style:font-name="Liberation Sans" fo:font-size="10pt" fo:font-style="normal" fo:text-shadow="none" style:text-underline-style="none" fo:font-weight="normal" officeooo:rsid="000ac219" officeooo:paragraph-rsid="000ac219" style:font-size-asian="10pt" style:font-style-asian="normal" style:font-weight-asian="normal" style:text-emphasize="none"/>
    </style:style>
    <style:style style:name="P10" style:family="paragraph" style:parent-style-name="Text_20_body" style:list-style-name="L1">
      <style:paragraph-properties fo:margin-left="1.164cm" fo:margin-right="1.164cm" fo:margin-top="0cm" fo:margin-bottom="0cm" style:contextual-spacing="false" style:line-height-at-least="0.741cm" fo:orphans="2" fo:widows="2" fo:text-indent="0cm" style:auto-text-indent="false" fo:padding="0cm" fo:border="none"/>
      <style:text-properties fo:font-variant="normal" fo:text-transform="none" fo:color="#0f1115" loext:opacity="100%" style:font-name="quote-cjk-patch" fo:font-size="12pt" fo:letter-spacing="normal" fo:font-style="normal" fo:font-weight="normal" officeooo:paragraph-rsid="000ac219" loext:padding="0cm" loext:border="none"/>
    </style:style>
    <style:style style:name="P11" style:family="paragraph" style:parent-style-name="Text_20_body" style:list-style-name="L2">
      <style:paragraph-properties fo:margin-left="1.164cm" fo:margin-right="1.164cm" fo:margin-top="0cm" fo:margin-bottom="0cm" style:contextual-spacing="false" style:line-height-at-least="0.741cm" fo:orphans="2" fo:widows="2" fo:text-indent="0cm" style:auto-text-indent="false" fo:padding="0cm" fo:border="none"/>
      <style:text-properties fo:font-variant="normal" fo:text-transform="none" fo:color="#0f1115" loext:opacity="100%" style:font-name="quote-cjk-patch" fo:font-size="12pt" fo:letter-spacing="normal" fo:font-style="normal" fo:font-weight="normal" loext:padding="0cm" loext:border="none"/>
    </style:style>
    <style:style style:name="P12" style:family="paragraph" style:parent-style-name="Text_20_body" style:list-style-name="L3">
      <style:paragraph-properties fo:margin-left="1.164cm" fo:margin-right="1.164cm" fo:margin-top="0cm" fo:margin-bottom="0cm" style:contextual-spacing="false" style:line-height-at-least="0.741cm" fo:orphans="2" fo:widows="2" fo:text-indent="0cm" style:auto-text-indent="false" fo:padding="0cm" fo:border="none"/>
      <style:text-properties fo:font-variant="normal" fo:text-transform="none" fo:color="#0f1115" loext:opacity="100%" style:font-name="quote-cjk-patch" fo:font-size="12pt" fo:letter-spacing="normal" fo:font-style="normal" fo:font-weight="normal" loext:padding="0cm" loext:border="none"/>
    </style:style>
    <style:style style:name="P13" style:family="paragraph" style:parent-style-name="Text_20_body" style:list-style-name="L4">
      <style:paragraph-properties fo:margin-left="1.164cm" fo:margin-right="1.164cm" fo:margin-top="0cm" fo:margin-bottom="0cm" style:contextual-spacing="false" style:line-height-at-least="0.741cm" fo:orphans="2" fo:widows="2" fo:text-indent="0cm" style:auto-text-indent="false" fo:padding="0cm" fo:border="none"/>
    </style:style>
    <style:style style:name="P14" style:family="paragraph" style:parent-style-name="Text_20_body" style:list-style-name="L5">
      <style:paragraph-properties fo:margin-left="1.164cm" fo:margin-right="1.164cm" fo:margin-top="0cm" fo:margin-bottom="0cm" style:contextual-spacing="false" style:line-height-at-least="0.741cm" fo:orphans="2" fo:widows="2" fo:text-indent="0cm" style:auto-text-indent="false" fo:padding="0cm" fo:border="none"/>
      <style:text-properties fo:font-variant="normal" fo:text-transform="none" fo:color="#0f1115" loext:opacity="100%" style:font-name="quote-cjk-patch" fo:font-size="12pt" fo:letter-spacing="normal" fo:font-style="normal" fo:font-weight="normal" loext:padding="0cm" loext:border="none"/>
    </style:style>
    <style:style style:name="P15" style:family="paragraph" style:parent-style-name="Text_20_body">
      <style:paragraph-properties fo:margin-left="1.164cm" fo:margin-right="1.164cm" fo:margin-top="0.423cm" fo:margin-bottom="0.423cm" style:contextual-spacing="false" style:line-height-at-least="0.582cm" fo:orphans="2" fo:widows="2" fo:text-indent="0cm" style:auto-text-indent="false"/>
      <style:text-properties officeooo:paragraph-rsid="000ac219"/>
    </style:style>
    <style:style style:name="P16" style:family="paragraph" style:parent-style-name="Text_20_body" style:list-style-name="L6">
      <style:paragraph-properties fo:margin-left="1.164cm" fo:margin-right="1.164cm" fo:margin-top="0cm" fo:margin-bottom="0cm" style:contextual-spacing="false" style:line-height-at-least="0.741cm" fo:orphans="2" fo:widows="2" fo:text-indent="0cm" style:auto-text-indent="false" fo:padding="0cm" fo:border="none"/>
      <style:text-properties fo:font-variant="normal" fo:text-transform="none" fo:color="#0f1115" loext:opacity="100%" style:font-name="quote-cjk-patch" fo:font-size="12pt" fo:letter-spacing="normal" fo:font-style="normal" fo:font-weight="normal" loext:padding="0cm" loext:border="none"/>
    </style:style>
    <style:style style:name="P17" style:family="paragraph" style:parent-style-name="Text_20_body">
      <style:paragraph-properties fo:margin-left="1.164cm" fo:margin-right="1.164cm" fo:margin-top="0.423cm" fo:margin-bottom="0cm" style:contextual-spacing="false" style:line-height-at-least="0.741cm" fo:orphans="2" fo:widows="2" fo:text-indent="0cm" style:auto-text-indent="false"/>
    </style:style>
    <style:style style:name="P18" style:family="paragraph" style:parent-style-name="Text_20_body">
      <style:paragraph-properties fo:margin-left="1.164cm" fo:margin-right="1.164cm" fo:text-indent="0cm" style:auto-text-indent="false"/>
    </style:style>
    <style:style style:name="T1" style:family="text">
      <style:text-properties fo:font-variant="normal" fo:text-transform="none" fo:color="#0f1115" loext:opacity="100%" style:font-name="quote-cjk-patch" fo:font-size="12pt" fo:letter-spacing="normal" fo:font-style="normal" fo:font-weight="bold" loext:padding="0cm" loext:border="none"/>
    </style:style>
    <style:style style:name="T2" style:family="text">
      <style:text-properties fo:font-variant="normal" fo:text-transform="none" fo:color="#0f1115" loext:opacity="100%" style:font-name="quote-cjk-patch" fo:font-size="12pt" fo:letter-spacing="normal" fo:font-style="normal" fo:font-weight="normal" loext:padding="0cm" loext:border="none"/>
    </style:style>
    <style:style style:name="T3" style:family="text">
      <style:text-properties fo:font-variant="normal" fo:text-transform="none" fo:color="#0f1115" loext:opacity="100%" style:font-name="quote-cjk-patch" fo:font-size="12pt" fo:letter-spacing="normal" fo:font-style="normal" fo:font-weight="normal" officeooo:rsid="000ac219" loext:padding="0cm" loext:border="none"/>
    </style:style>
    <style:style style:name="T4" style:family="text">
      <style:text-properties style:text-outline="false" style:text-line-through-style="none" style:text-line-through-type="none" fo:font-family="'Times New Roman'" style:font-family-generic="roman" style:font-pitch="variable" fo:font-size="12pt" fo:font-style="normal" fo:text-shadow="none" style:text-underline-style="none" fo:font-weight="normal" style:letter-kerning="true" style:font-size-asian="12pt" style:font-style-asian="normal" style:font-weight-asian="normal" style:text-emphasize="none"/>
    </style:style>
    <style:style style:name="T5" style:family="text">
      <style:text-properties style:text-outline="false" style:text-line-through-style="none" style:text-line-through-type="none" fo:font-family="'Times New Roman'" style:font-family-generic="roman" style:font-pitch="variable" fo:font-size="12pt" fo:font-style="normal" fo:text-shadow="none" style:text-underline-style="none" fo:font-weight="bold" style:font-size-asian="12pt" style:font-style-asian="normal" style:font-weight-asian="bold" style:text-emphasize="none"/>
    </style:style>
    <style:style style:name="T6" style:family="text">
      <style:text-properties style:use-window-font-color="true" loext:opacity="0%" style:text-outline="false" style:text-line-through-style="none" style:text-line-through-type="none" fo:font-family="'Times New Roman'" style:font-family-generic="roman" style:font-pitch="variable" fo:font-size="12pt" fo:font-style="normal" fo:text-shadow="none" style:text-underline-style="none" fo:font-weight="bold" style:letter-kerning="true" style:font-size-asian="12pt" style:font-style-asian="normal" style:font-weight-asian="bold" style:text-emphasize="none"/>
    </style:style>
    <style:style style:name="T7" style:family="text">
      <style:text-properties style:text-outline="false" style:text-line-through-style="none" style:text-line-through-type="none" fo:font-family="'Times New Roman'" style:font-family-generic="roman" style:font-pitch="variable" fo:font-size="12pt" fo:font-style="normal" fo:text-shadow="none" style:text-underline-style="none" fo:font-weight="bold" style:letter-kerning="true" style:font-size-asian="12pt" style:font-style-asian="normal" style:font-weight-asian="bold" style:text-emphasize="none"/>
    </style:style>
    <style:style style:name="T8" style:family="text">
      <style:text-properties style:text-outline="false" style:text-line-through-style="none" style:text-line-through-type="none" fo:font-family="'Times New Roman'" style:font-family-generic="roman" style:font-pitch="variable" fo:font-size="12pt" fo:font-style="normal" fo:text-shadow="none" style:text-underline-style="none" fo:font-weight="bold" officeooo:rsid="000ac219" style:letter-kerning="true" style:font-size-asian="12pt" style:font-style-asian="normal" style:font-weight-asian="bold" style:text-emphasize="none"/>
    </style:style>
    <style:style style:name="T9" style:family="text">
      <style:text-properties style:text-outline="false" style:text-line-through-style="none" style:text-line-through-type="none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text-emphasize="none"/>
    </style:style>
    <style:style style:name="T10" style:family="text">
      <style:text-properties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text-emphasize="none"/>
    </style:style>
    <style:style style:name="T11" style:family="text">
      <style:text-properties style:text-outline="false" style:text-line-through-style="none" style:text-line-through-type="none" fo:font-family="'Times New Roman'" style:font-family-generic="roman" style:font-pitch="variable" fo:text-shadow="none" style:text-underline-style="none" style:letter-kerning="true" style:font-size-asian="12pt" style:font-style-asian="normal" style:font-weight-asian="normal" style:text-emphasize="none"/>
    </style:style>
    <style:style style:name="T12" style:family="text">
      <style:text-properties fo:font-variant="normal" fo:text-transform="none" fo:color="#0f1115" loext:opacity="100%" fo:font-family="Menlo, Monaco, Consolas, 'Cascadia Mono', 'Ubuntu Mono', 'DejaVu Sans Mono', 'Liberation Mono', 'JetBrains Mono', 'Fira Code', Cousine, 'Roboto Mono', 'Courier New', Courier, sans-serif, system-ui" fo:font-size="12pt" fo:letter-spacing="normal" fo:font-style="normal" fo:font-weight="normal" fo:background-color="#ebeef2" loext:char-shading-value="0" loext:padding="0cm" loext:border="none"/>
    </style:style>
    <style:style style:name="T13" style:family="text">
      <style:text-properties fo:font-variant="normal" fo:text-transform="none" fo:color="#000080" loext:opacity="100%" style:text-outline="false" style:text-line-through-style="none" style:text-line-through-type="none" fo:font-family="'Times New Roman'" style:font-family-generic="roman" style:font-pitch="variable" fo:font-size="12pt" fo:letter-spacing="normal" fo:font-style="normal" fo:text-shadow="none" style:text-underline-style="solid" style:text-underline-width="auto" style:text-underline-color="font-color" fo:font-weight="normal" style:letter-kerning="true" fo:background-color="#ebeef2" loext:char-shading-value="0" style:font-size-asian="12pt" style:font-style-asian="normal" style:font-weight-asian="normal" style:text-emphasize="none" loext:padding="0cm" loext:border="none"/>
    </style:style>
    <style:style style:name="T14" style:family="text">
      <style:text-properties fo:font-variant="normal" fo:text-transform="none" fo:color="#0f1115" loext:opacity="100%" style:text-outline="false" style:text-line-through-style="none" style:text-line-through-type="none" fo:font-family="'Times New Roman'" style:font-family-generic="roman" style:font-pitch="variable" fo:font-size="12pt" fo:letter-spacing="normal" fo:font-style="normal" fo:text-shadow="none" style:text-underline-style="none" fo:font-weight="normal" style:letter-kerning="true" fo:background-color="#ebeef2" loext:char-shading-value="0" style:font-size-asian="12pt" style:font-style-asian="normal" style:font-weight-asian="normal" style:text-emphasize="none" loext:padding="0cm" loext:border="none"/>
    </style:style>
    <style:style style:name="T15" style:family="text">
      <style:text-properties fo:font-variant="normal" fo:text-transform="none" fo:color="#0f1115" loext:opacity="100%" fo:font-family="Menlo, Monaco, Consolas, 'Cascadia Mono', 'Ubuntu Mono', 'DejaVu Sans Mono', 'Liberation Mono', 'JetBrains Mono', 'Fira Code', Cousine, 'Roboto Mono', 'Courier New', Courier, sans-serif, system-ui" fo:font-size="12pt" fo:letter-spacing="normal" fo:font-style="normal" fo:font-weight="normal" officeooo:rsid="000ac219" fo:background-color="#ebeef2" loext:char-shading-value="0" loext:padding="0cm" loext:border="none"/>
    </style:style>
    <text:list-style style:name="L1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Политика обработки персональных данных</text:h>
      <text:p text:style-name="P2">Мы ценим ваше доверие и уважаем ваше право на приватность. В этом документе мы простыми словами объясняем, что происходит с вашими данными, когда вы оставляете заявку на сайте, записываетесь на приём или обращаетесь к нам с вопросом. Мы написали его в соответствии с Федеральным законом № 152-ФЗ «О персональных данных», но без сложных юридических терминов.</text:p>
      <text:p text:style-name="P3"><text:span text:style-name="Strong_20_Emphasis"><text:span text:style-name="T1">Коротко о главном:</text:span></text:span><text:span text:style-name="T2"> мы собираем только самое необходимое — обычно это имя и телефон, чтобы с вами связаться. Все данные хранятся на серверах в России. Мы не продаём и не передаём их третьим лицам, за исключением тех, без кого технически невозможна работа сайта и запись на приём. Вы можете в любой момент отозвать своё согласие на обработку данных, и это абсолютно бесплатно и не повлияет на уже оказанную помощь.</text:span></text:p>
      <text:p text:style-name="P4"/>
      <text:h text:style-name="P5" text:outline-level="3">Кто отвечает за ваши данные</text:h>
      <text:p text:style-name="P6"><text:span text:style-name="T2">Оператором персональных данных является </text:span><text:span text:style-name="T3">ООО</text:span><text:span text:style-name="T4"> «ЕвроСитиКлиник»</text:span></text:p>
      <text:p text:style-name="P7" loext:marker-style-name="T5"><text:span text:style-name="T6">Ю</text:span><text:span text:style-name="T7">ридический адрес </text:span><text:span text:style-name="T8">и Фактический адрес</text:span></text:p>
      <text:p text:style-name="P8" loext:marker-style-name="T9"><text:span text:style-name="T4">197022, г. Санкт-Петербург, ул. Профессора Попова, д. 27, литера А, пом. 12-Н </text:span></text:p>
      <text:p text:style-name="P8" loext:marker-style-name="T5"><text:span text:style-name="T7">ИНН/КПП</text:span></text:p>
      <text:p text:style-name="P8" loext:marker-style-name="T9"><text:span text:style-name="T4">7813629447/781301001</text:span><text:span text:style-name="T4"/></text:p>
      <text:p text:style-name="P8" loext:marker-style-name="T5"><text:span text:style-name="T7">ОГРН</text:span><text:span text:style-name="T7"/></text:p>
      <text:p text:style-name="P8" loext:marker-style-name="T9"><text:span text:style-name="T4">1187847390928</text:span><text:span text:style-name="T4"/></text:p>
      <text:p text:style-name="P9" loext:marker-style-name="T10">Генеральный директор Уртенова Магарипа Анзоровна</text:p>
      <text:p text:style-name="P6"><text:span text:style-name="T2">Связаться с нами по вопросам обработки данных можно:</text:span></text:p>
      <text:list text:style-name="L1">
        <text:list-item>
          <text:p text:style-name="P10">по телефону: +<text:span text:style-name="T11">+ 7 (812) 618-08-00</text:span></text:p>
        </text:list-item>
        <text:list-item>
          <text:p text:style-name="P10">по электронной почте: <text:span text:style-name="T11">evrocityclinic@inbox.ru</text:span></text:p>
        </text:list-item>
      </text:list>
      <text:p text:style-name="P2">Медицинская деятельность осуществляется на основании лицензии — её реквизиты и скан документа доступны на странице «Сведения о клинике».</text:p>
      <text:p text:style-name="P2"><text:soft-page-break/>Информация о нашем представителе, ответственном за организацию обработки данных, а также о регистрации в реестре операторов Роскомнадзора будет опубликована дополнительно.</text:p>
      <text:p text:style-name="P4"/>
      <text:h text:style-name="P5" text:outline-level="3">Какие данные мы получаем через сайт</text:h>
      <text:p text:style-name="P2">Когда вы заполняете форму «Задать вопрос» внизу любой страницы, мы получаем:</text:p>
      <text:list text:style-name="L2">
        <text:list-item>
          <text:p text:style-name="P11">ваше имя;</text:p>
        </text:list-item>
        <text:list-item>
          <text:p text:style-name="P11">номер телефона;</text:p>
        </text:list-item>
        <text:list-item>
          <text:p text:style-name="P11">текст вопроса (это поле необязательно);</text:p>
        </text:list-item>
        <text:list-item>
          <text:p text:style-name="P11">адрес страницы, с которой была отправлена заявка.</text:p>
        </text:list-item>
      </text:list>
      <text:p text:style-name="P2">При онлайн-записи на приём через нашу медицинскую информационную систему мы запрашиваем чуть больше данных, без которых визит невозможно организовать: фамилию и имя, телефон для подтверждения по коду, а также выбранных врача и время.</text:p>
      <text:p text:style-name="P2">Как и любой сайт, наш сервер автоматически фиксирует техническую информацию: IP-адрес, тип вашего браузера, дату и время обращения. Эти данные нужны для защиты от спама и перебора паролей и никак не связаны с вашей личностью.</text:p>
      <text:p text:style-name="P3"><text:span text:style-name="Strong_20_Emphasis"><text:span text:style-name="T1">Важно:</text:span></text:span><text:span text:style-name="T2"> мы никогда не просим на сайте паспортные данные, адрес проживания, номер полиса или сведения о диагнозе. Если вы упомянули что-то о здоровье в свободном поле вопроса, эта информация будет защищена как врачебная тайна.</text:span></text:p>
      <text:p text:style-name="P4"/>
      <text:h text:style-name="P5" text:outline-level="3"><text:soft-page-break/>Сведения о здоровье и врачебная тайна</text:h>
      <text:p text:style-name="P2">Закон относит данные о состоянии здоровья к специальной категории персональных данных, поэтому мы обрабатываем их с особой строгостью. На сайте мы такие сведения не собираем, но они неизбежно появляются, когда вы становитесь нашим пациентом — на приёме, в медицинской карте, в переписке с администратором.</text:p>
      <text:p text:style-name="P3"><text:span text:style-name="T2">Всё, что стало известно клинике о вашем здоровье, включая сам факт обращения, является </text:span><text:span text:style-name="Strong_20_Emphasis"><text:span text:style-name="T1">врачебной тайной</text:span></text:span><text:span text:style-name="T2"> (статья 13 закона № 323-ФЗ). Мы не разглашаем эти сведения родственникам, работодателю или кому-либо ещё без вашего письменного согласия. Исключения составляют только случаи, прямо предусмотренные законом (например, по требованию суда или следствия).</text:span></text:p>
      <text:p text:style-name="P2">Чтобы ваш близкий человек мог узнавать о вашем состоянии или забирать документы, необходимо оформить отдельное согласие с указанием конкретного лица. Форма такого согласия доступна у администратора.</text:p>
      <text:p text:style-name="P2">По телефону мы никогда не обсуждаем диагноз и не подтверждаем сам факт вашего обращения посторонним, кто бы ни звонил.</text:p>
      <text:p text:style-name="P4"/>
      <text:h text:style-name="P5" text:outline-level="3">Зачем нам ваши данные и на каком основании</text:h>
      <text:p text:style-name="P2">У нас только одна цель — связаться с вами по вашему запросу: перезвонить, ответить на вопрос, записать на приём, напомнить о визите или передать информацию лечащему врачу. При оказании медицинской помощи мы обрабатываем данные в объёме, необходимом по закону № 323-ФЗ и правилам ведения медицинской документации.</text:p>
      <text:p text:style-name="P2"><text:soft-page-break/>Мы обрабатываем ваши данные на следующих основаниях:</text:p>
      <text:list text:style-name="L3">
        <text:list-item>
          <text:p text:style-name="P12">ваше добровольное согласие, которое вы даёте, ставя галочку при отправке формы;</text:p>
        </text:list-item>
        <text:list-item>
          <text:p text:style-name="P12">договор на оказание платных медицинских услуг (если вы стали пациентом);</text:p>
        </text:list-item>
        <text:list-item>
          <text:p text:style-name="P12">прямые требования законов, обязывающие нас вести и хранить медицинскую документацию.</text:p>
        </text:list-item>
      </text:list>
      <text:p text:style-name="P3"><text:span text:style-name="Strong_20_Emphasis"><text:span text:style-name="T1">Обратите внимание:</text:span></text:span><text:span text:style-name="T2"> мы не используем данные с сайта для рекламных рассылок. Если в будущем мы захотим их проводить, для этого потребуется ваше отдельное согласие, которое мы запросим явно.</text:span></text:p>
      <text:p text:style-name="P4"/>
      <text:h text:style-name="P5" text:outline-level="3">Кому передаются данные</text:h>
      <text:p text:style-name="P2">Мы не продаём и не передаём ваши персональные данные третьим лицам в их собственных целях. Единственные исключения — это организации, без которых невозможна работа сайта и системы записи. Все они действуют по нашему поручению и строго в наших интересах:</text:p>
      <text:list text:style-name="L4">
        <text:list-item>
          <text:p text:style-name="P13"><text:span text:style-name="Strong_20_Emphasis"><text:span text:style-name="T1">Медицинская информационная система (CRM).</text:span></text:span><text:span text:style-name="T2"> Сразу после отправки формы ваша заявка попадает туда. Администратор видит ваше имя, телефон, вопрос и страницу, с которой вы написали. Реквизиты оператора этой системы будут опубликованы дополнительно.</text:span></text:p>
        </text:list-item>
        <text:list-item>
          <text:p text:style-name="P13"><text:span text:style-name="Strong_20_Emphasis"><text:span text:style-name="T1">Хостинг-провайдер.</text:span></text:span><text:span text:style-name="T2"> Наш сайт работает на серверах российской компании, которые расположены на территории России.</text:span></text:p>
        </text:list-item>
        <text:list-item>
          <text:p text:style-name="P13"><text:span text:style-name="Strong_20_Emphasis"><text:span text:style-name="T1">Государственные органы</text:span></text:span><text:span text:style-name="T2"> — только в случаях и объёме, прямо предусмотренных законодательством.</text:span></text:p>
        </text:list-item>
      </text:list>
      <text:p text:style-name="P2">Все базы данных с информацией о гражданах России находятся на территории нашей страны, как того требует закон № 152-ФЗ.</text:p>
      <text:p text:style-name="P4"/>
      <text:h text:style-name="P5" text:outline-level="3"><text:soft-page-break/>Сколько времени мы храним данные</text:h>
      <text:p text:style-name="P2">Заявки с сайта и контактные данные хранятся столько, сколько необходимо для цели их сбора, либо до момента вашего отзыва согласия. После отзыва мы прекращаем обработку и уничтожаем данные, за исключением тех, что обязаны хранить по закону.</text:p>
      <text:p text:style-name="P2">Медицинская документация хранится в соответствии со сроками, установленными Минздравом, — они могут быть очень длительными, так как история болезни может понадобиться спустя много лет. Конкретные сроки по видам документов будут опубликованы дополнительно.</text:p>
      <text:p text:style-name="P2">Технические журналы сервера (IP-адреса, типы браузеров) хранятся ограниченное время и затем автоматически перезаписываются.</text:p>
      <text:p text:style-name="P4"/>
      <text:h text:style-name="P5" text:outline-level="3">Ваши права и как ими воспользоваться</text:h>
      <text:p text:style-name="P2">Вы имеете полное право:</text:p>
      <text:list text:style-name="L5">
        <text:list-item>
          <text:p text:style-name="P14">узнать, какие ваши данные у нас есть, откуда они получены и как обрабатываются;</text:p>
        </text:list-item>
        <text:list-item>
          <text:p text:style-name="P14">потребовать уточнить неверные, заблокировать или уничтожить данные, если они неполные, устаревшие или обрабатываются с нарушением;</text:p>
        </text:list-item>
        <text:list-item>
          <text:p text:style-name="P14">отозвать своё согласие на обработку;</text:p>
        </text:list-item>
        <text:list-item>
          <text:p text:style-name="P14">обжаловать наши действия в Роскомнадзоре или в суде.</text:p>
        </text:list-item>
      </text:list>
      <text:p text:style-name="P15"><text:span text:style-name="T2">Чтобы реализовать любое из этих прав, проще всего написать нам на почту</text:span><text:span text:style-name="Source_20_Text"><text:span text:style-name="T12"> </text:span></text:span><text:a xlink:type="simple" xlink:href="mailto:evrocityclinic@inbox.ru" text:style-name="Internet_20_link" text:visited-style-name="Visited_20_Internet_20_Link"><text:span text:style-name="Source_20_Text"><text:span text:style-name="T13">evrocityclinic@inbox.ru</text:span></text:span></text:a><text:span text:style-name="Source_20_Text"><text:span text:style-name="T14"> </text:span></text:span><text:span text:style-name="T2"> или позвонить по телефону </text:span><text:span text:style-name="Source_20_Text"><text:span text:style-name="T12">+7 (812) </text:span></text:span><text:span text:style-name="Source_20_Text"><text:span text:style-name="T15">618-08-00</text:span></text:span><text:span text:style-name="T2">. В обращении, пожалуйста, указывайте фамилию, имя и номер телефона, который вы нам оставляли, — иначе мы не сможем идентифицировать ваши данные и безопасно ответить вам.</text:span></text:p>
      <text:p text:style-name="P2">Срок ответа на письменные обращения установлен законом; наш внутренний регламент будет опубликован дополнительно.</text:p>
      <text:p text:style-name="P3"><text:soft-page-break/><text:span text:style-name="Strong_20_Emphasis"><text:span text:style-name="T1">Важно:</text:span></text:span><text:span text:style-name="T2"> отзыв согласия не влечёт для вас никаких негативных последствий и не влияет на уже оказанную медицинскую помощь. Единственное следствие — мы больше не сможем вам звонить или писать, поэтому для новой записи на приём вам придётся обратиться к нам самостоятельно.</text:span></text:p>
      <text:p text:style-name="P4"/>
      <text:h text:style-name="P5" text:outline-level="3">Как мы защищаем ваши данные</text:h>
      <text:p text:style-name="P2">Безопасность ваших данных для нас приоритет. Вот что мы делаем для их защиты:</text:p>
      <text:list text:style-name="L6">
        <text:list-item>
          <text:p text:style-name="P16">Весь сайт работает по защищённому протоколу, данные из форм передаются в зашифрованном виде.</text:p>
        </text:list-item>
        <text:list-item>
          <text:p text:style-name="P16">Ключи доступа к медицинской системе хранятся на сервере и не попадают в браузер посетителей.</text:p>
        </text:list-item>
        <text:list-item>
          <text:p text:style-name="P16">Доступ к заявкам и картам пациентов имеют только те сотрудники, кому это необходимо для работы.</text:p>
        </text:list-item>
        <text:list-item>
          <text:p text:style-name="P16">Мы принимаем все организационные и технические меры, предусмотренные статьёй 19 закона № 152-ФЗ.</text:p>
        </text:list-item>
      </text:list>
      <text:p text:style-name="P2">В случае обнаружения утечки или неправомерного доступа к данным мы обязаны уведомить Роскомнадзор в установленные законом сроки.</text:p>
      <text:p text:style-name="P4"/>
      <text:h text:style-name="P5" text:outline-level="3">Изменения в политике</text:h>
      <text:p text:style-name="P2">Мы можем время от времени обновлять этот документ — например, если появится новый сервис или изменятся требования закона. Актуальная версия всегда будет опубликована на этой странице. Мы не обязаны отдельно уведомлять каждого посетителя, поэтому рекомендуем время от времени заглядывать сюда.</text:p>
      <text:p text:style-name="P2"><text:soft-page-break/>Дата утверждения текущей редакции и номер приказа будут указаны дополнительно.</text:p>
      <text:p text:style-name="P4"/>
      <text:h text:style-name="P5" text:outline-level="3">Остались вопросы о ваших данных?</text:h>
      <text:p text:style-name="P2">Если у вас есть вопросы, вы хотите узнать, какие именно сведения о вас хранятся, уточнить их или отозвать согласие, — просто позвоните нам или напишите. Это бесплатно и ни на что не влияет. Мы всегда готовы помочь.</text:p>
      <text:p text:style-name="P4"/>
      <text:p text:style-name="P17"><text:span text:style-name="Strong_20_Emphasis"><text:span text:style-name="T1">Важно:</text:span></text:span><text:span text:style-name="T2"> Материал носит информационный характер и не заменяет консультацию врача. Имеются противопоказания. Необходима консультация специалиста.</text:span></text:p>
      <text:p text:style-name="P18"><text:lin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charset="x-symbol"/>
    <style:font-face style:name="quote-cjk-patch" svg:font-family="quote-cjk-patch, Inter, system-ui, apple-system, BlinkMacSystemFont, 'Segoe UI', Roboto, Oxygen, Ubuntu, Cantarell, 'Open Sans', 'Helvetica Neue'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1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1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1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1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8T11:51:05.011506300</meta:creation-date>
    <dc:date>2026-08-28T11:56:12.624964400</dc:date>
    <meta:editing-duration>PT5M7S</meta:editing-duration>
    <meta:editing-cycles>1</meta:editing-cycles>
    <meta:document-statistic meta:table-count="0" meta:image-count="0" meta:object-count="0" meta:page-count="7" meta:paragraph-count="71" meta:word-count="1179" meta:character-count="8226" meta:non-whitespace-character-count="7123"/>
    <meta:generator>LibreOffice/26.2.5.2$Windows_X86_64 LibreOffice_project/cd7284b4cbbfeb507e630c1aac019f4157393acb</meta:generator>
  </office:meta>
</office:document-meta>
</file>