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quote-cjk-patch" svg:font-family="quote-cjk-patch, Inter, system-ui, apple-system, BlinkMacSystemFont, 'Segoe UI', Roboto, Oxygen, Ubuntu, Cantarell, 'Open Sans', 'Helvetica Neue', sans-serif"/>
  </office:font-face-decls>
  <office:automatic-styles>
    <style:style style:name="P1" style:family="paragraph" style:parent-style-name="Text_20_body">
      <style:text-properties fo:font-variant="normal" fo:text-transform="none" fo:color="#0f1115" loext:opacity="100%" style:font-name="quote-cjk-patch" fo:font-size="16.5pt" fo:letter-spacing="normal" fo:font-style="normal" fo:font-weight="bold"/>
    </style:style>
    <style:style style:name="P2" style:family="paragraph" style:parent-style-name="Heading_20_2">
      <style:text-properties fo:font-variant="normal" fo:text-transform="none" fo:color="#0f1115" loext:opacity="100%" style:font-name="quote-cjk-patch" fo:font-size="16.5pt" fo:letter-spacing="normal" fo:font-style="normal" fo:font-weight="bold"/>
    </style:style>
    <style:style style:name="P3" style:family="paragraph" style:parent-style-name="Heading_20_3">
      <style:paragraph-properties fo:margin-left="0cm" fo:margin-right="0cm" fo:margin-top="0.847cm" fo:margin-bottom="0.423cm" style:contextual-spacing="false" style:line-height-at-least="0.794cm" fo:orphans="2" fo:widows="2" fo:text-indent="0cm" style:auto-text-indent="false"/>
      <style:text-properties fo:font-variant="normal" fo:text-transform="none" fo:color="#0f1115" loext:opacity="100%" style:font-name="quote-cjk-patch" fo:font-size="15pt" fo:letter-spacing="normal" fo:font-style="normal" fo:font-weight="bold"/>
    </style:style>
    <style:style style:name="P4" style:family="paragraph" style:parent-style-name="Text_20_body">
      <style:paragraph-properties fo:margin-left="0cm" fo:margin-right="0cm" fo:margin-top="0.423cm" fo:margin-bottom="0.423cm" style:contextual-spacing="false" fo:orphans="2" fo:widows="2" fo:text-indent="0cm" style:auto-text-indent="false"/>
      <style:text-properties fo:font-variant="normal" fo:text-transform="none" fo:color="#0f1115" loext:opacity="100%" style:font-name="quote-cjk-patch" fo:font-size="12pt" fo:letter-spacing="normal" fo:font-style="normal" fo:font-weight="normal"/>
    </style:style>
    <style:style style:name="P5" style:family="paragraph" style:parent-style-name="Text_20_body">
      <style:paragraph-properties fo:margin-left="0cm" fo:margin-right="0cm" fo:margin-top="0.423cm" fo:margin-bottom="0.423cm" style:contextual-spacing="false" fo:orphans="2" fo:widows="2" fo:text-indent="0cm" style:auto-text-indent="false"/>
    </style:style>
    <style:style style:name="P6" style:family="paragraph" style:parent-style-name="Text_20_body" style:list-style-name="L1">
      <style:paragraph-properties fo:margin-left="0cm" fo:margin-right="0cm" fo:margin-top="0cm" fo:margin-bottom="0cm" style:contextual-spacing="false" fo:orphans="2" fo:widows="2" fo:text-indent="0cm" style:auto-text-indent="false" fo:padding="0cm" fo:border="none"/>
    </style:style>
    <style:style style:name="P7" style:family="paragraph" style:parent-style-name="Text_20_body" style:list-style-name="L2">
      <style:paragraph-properties fo:margin-left="0cm" fo:margin-right="0cm" fo:margin-top="0cm" fo:margin-bottom="0cm" style:contextual-spacing="false" fo:orphans="2" fo:widows="2" fo:text-indent="0cm" style:auto-text-indent="false" fo:padding="0cm" fo:border="none"/>
      <style:text-properties fo:font-variant="normal" fo:text-transform="none" fo:color="#0f1115" loext:opacity="100%" style:font-name="quote-cjk-patch" fo:font-size="12pt" fo:letter-spacing="normal" fo:font-style="normal" fo:font-weight="normal"/>
    </style:style>
    <style:style style:name="P8" style:family="paragraph" style:parent-style-name="Text_20_body" style:list-style-name="L3">
      <style:paragraph-properties fo:margin-left="0cm" fo:margin-right="0cm" fo:margin-top="0cm" fo:margin-bottom="0cm" style:contextual-spacing="false" fo:orphans="2" fo:widows="2" fo:text-indent="0cm" style:auto-text-indent="false" fo:padding="0cm" fo:border="none"/>
      <style:text-properties fo:font-variant="normal" fo:text-transform="none" fo:color="#0f1115" loext:opacity="100%" style:font-name="quote-cjk-patch" fo:font-size="12pt" fo:letter-spacing="normal" fo:font-style="normal" fo:font-weight="normal"/>
    </style:style>
    <style:style style:name="P9" style:family="paragraph" style:parent-style-name="Text_20_body">
      <style:paragraph-properties fo:margin-left="0cm" fo:margin-right="0cm" fo:margin-top="0.423cm" fo:margin-bottom="0cm" style:contextual-spacing="false" fo:orphans="2" fo:widows="2" fo:text-indent="0cm" style:auto-text-indent="false"/>
    </style:style>
    <style:style style:name="T1" style:family="text">
      <style:text-properties fo:color="#3a8ca6" loext:opacity="100%" style:text-line-through-style="none" style:text-line-through-type="none" fo:font-family="'Manrope Variable', ui-sans-serif, system-ui, apple-system, 'Segoe UI', Roboto, sans-serif" fo:font-size="9.75pt" style:text-underline-style="none" style:text-blinking="false" loext:padding="0.049cm" loext:border="0.06pt solid #000000"/>
    </style:style>
    <style:style style:name="T2" style:family="text">
      <style:text-properties fo:font-variant="normal" fo:text-transform="none" fo:color="#0f1115" loext:opacity="100%" style:font-name="quote-cjk-patch" fo:font-size="12pt" fo:letter-spacing="normal" fo:font-style="normal" fo:font-weight="bold"/>
    </style:style>
    <style:style style:name="T3" style:family="text">
      <style:text-properties fo:font-variant="normal" fo:text-transform="none" fo:color="#0f1115" loext:opacity="100%" style:font-name="quote-cjk-patch" fo:font-size="12pt" fo:letter-spacing="normal" fo:font-style="normal" fo:font-weight="normal"/>
    </style:style>
    <style:style style:name="T4" style:family="text">
      <style:text-properties fo:font-variant="normal" fo:text-transform="none" fo:color="#0f1115" loext:opacity="100%" style:font-name="quote-cjk-patch" fo:font-size="12pt" fo:letter-spacing="normal" fo:font-style="normal" fo:font-weight="normal" officeooo:rsid="00177ea1"/>
    </style:style>
    <text:list-style style:name="L1">
      <text:list-level-style-bullet text:level="1" text:style-name="Bullet_20_Symbols" loext:num-list-format="%1%." style:num-suffix="." text:bullet-char="•">
        <style:list-level-properties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3">
      <text:list-level-style-bullet text:level="1" text:style-name="Bullet_20_Symbols" loext:num-list-format="%1%." style:num-suffix="." text:bullet-char="•">
        <style:list-level-properties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a xlink:type="simple" xlink:href="https://ctmedspb.ru/pamyatka#prava" text:style-name="Internet_20_link" text:visited-style-name="Visited_20_Internet_20_Link"><text:span text:style-name="T1">Права пациента (ФЗ-323)</text:span></text:a> </text:p>
      <text:h text:style-name="P2" text:outline-level="2">Информация для пациентов</text:h>
      <text:h text:style-name="P3" text:outline-level="3">Ваши права и наши ожидания</text:h>
      <text:p text:style-name="P4">Мы работаем в строгом соответствии с Федеральным законом № 323-ФЗ «Об основах охраны здоровья граждан в Российской Федерации». Вот что это значит для вас.</text:p>
      <text:p text:style-name="P5"><text:span text:style-name="Strong_20_Emphasis"><text:span text:style-name="T2">Ваши права:</text:span></text:span></text:p>
      <text:list text:style-name="L1">
        <text:list-item>
          <text:p text:style-name="P6"><text:span text:style-name="Strong_20_Emphasis"><text:span text:style-name="T2">Свобода выбора.</text:span></text:span><text:span text:style-name="T3"> Вы сами решаете, к какому врачу обратиться и в какой клинике проходить лечение.</text:span></text:p>
        </text:list-item>
        <text:list-item>
          <text:p text:style-name="P6"><text:span text:style-name="Strong_20_Emphasis"><text:span text:style-name="T2">Второе мнение и консилиум.</text:span></text:span><text:span text:style-name="T3"> Если у вас есть сомнения в диагнозе или назначенной терапии, вы можете попросить о консультации других специалистов. Мы к этому относимся с полным пониманием — уточнение диагноза идёт только на пользу.</text:span></text:p>
        </text:list-item>
        <text:list-item>
          <text:p text:style-name="P6"><text:span text:style-name="Strong_20_Emphasis"><text:span text:style-name="T2">Информационная прозрачность.</text:span></text:span><text:span text:style-name="T3"> Вы имеете полное право знать всё о своём состоянии, методах лечения и возможных рисках. Если по каким-то причинам вам легче не вникать в детали, мы передадим информацию доверенному лицу, которого вы укажете.</text:span></text:p>
        </text:list-item>
      </text:list>
      <text:p text:style-name="P5"><text:span text:style-name="Strong_20_Emphasis"><text:span text:style-name="T2">Согласие и отказ:</text:span></text:span></text:p>
      <text:p text:style-name="P4">Любая процедура — будь то забор крови или курс химиотерапии — проводится только после того, как врач подробно объяснит вам, что, зачем и как будет делаться, и вы подпишете информированное добровольное согласие. Вы можете отказаться от вмешательства на любом этапе, даже если лечение уже началось. И этот отказ не закрывает для вас двери клиники — вы всегда сможете вернуться.</text:p>
      <text:p text:style-name="P5"><text:span text:style-name="Strong_20_Emphasis"><text:span text:style-name="T2">Врачебная тайна:</text:span></text:span></text:p>
      <text:p text:style-name="P4">Всё, что вы рассказываете доктору, а также сам факт вашего обращения к нам — это конфиденциальная информация, защищённая статьёй 13 закона № 323-ФЗ. Мы не разглашаем ваши данные никому, даже родственникам, без вашего письменного разрешения.</text:p>
      <text:p text:style-name="P5"><text:span text:style-name="Strong_20_Emphasis"><text:span text:style-name="T2">Что мы просим от вас:</text:span></text:span></text:p>
      <text:p text:style-name="P4"><text:soft-page-break/>Со своей стороны мы рассчитываем на взаимное уважение и просим вас:</text:p>
      <text:list text:style-name="L2">
        <text:list-item>
          <text:p text:style-name="P7">честно рассказывать врачу обо всех принимаемых препаратах и своём самочувствии;</text:p>
        </text:list-item>
        <text:list-item>
          <text:p text:style-name="P7">строго следовать назначениям и не менять схему лечения самостоятельно;</text:p>
        </text:list-item>
        <text:list-item>
          <text:p text:style-name="P7">заранее предупреждать, если вы не сможете прийти на приём;</text:p>
        </text:list-item>
        <text:list-item>
          <text:p text:style-name="P7">соблюдать внутренний распорядок клиники — в лечебных кабинетах не курят и не употребляют алкоголь.</text:p>
        </text:list-item>
      </text:list>
      <text:p text:style-name="Horizontal_20_Line"/>
      <text:h text:style-name="P3" text:outline-level="3">Сопровождающие и доверенные лица</text:h>
      <text:p text:style-name="P4">Вы можете прийти на приём с близким человеком, и он может находиться рядом во время консультации — так легче запомнить информацию и задать вопросы. Мы даже рекомендуем брать с собой кого-то на первый визит: информации обычно много, и вдвоём её проще усвоить.</text:p>
      <text:p text:style-name="P4">Однако получать сведения о вашем здоровье или забирать медицинские документы без вас родственник или друг сможет только при наличии вашего письменного согласия или нотариальной доверенности. Так требует закон о врачебной тайне. Бланк согласия можно оформить у администратора во время визита.</text:p>
      <text:p text:style-name="Horizontal_20_Line"/>
      <text:h text:style-name="P3" text:outline-level="3">Платные услуги, договор и оплата</text:h>
      <text:p text:style-name="P4">Наша клиника работает на коммерческой основе. Все консультации, обследования и лечение — платные. Перед началом любого курса мы заключаем с вами договор на оказание платных медицинских услуг, где чётко прописано, что именно и по какой цене будет выполняться.</text:p>
      <text:p text:style-name="P4">Стоимость приёмов и процедур указана в разделе «Цены». Обратите внимание: эта информация носит ознакомительный характер и не является публичной офертой.</text:p>
      <text:p text:style-name="P4">На данный момент мы не работаем по полисам ОМС, поэтому направление по форме 057/у-04 не требуется. Возможность оплаты через ДМС уточняйте у администратора.</text:p>
      <text:p text:style-name="P4"><text:soft-page-break/>Способы оплаты, порядок внесения предоплаты и возврата средств в случае отмены — также уточняйте на ресепшн. Мы выдаём кассовый чек на каждую оплату, как того требует Федеральный закон № 54-ФЗ.</text:p>
      <text:p text:style-name="Horizontal_20_Line"/>
      <text:h text:style-name="P3" text:outline-level="3">Медицинские документы и налоговый вычет</text:h>
      <text:p text:style-name="P4">После консультации вы получаете заключение врача, а после завершения курса лечения — выписку с подробным описанием схемы терапии и датами процедур.</text:p>
      <text:p text:style-name="P4">Вы имеете право запросить копии любых медицинских документов — заключений, результатов анализов, снимков — в любой момент и без объяснения причин. Это ваше право по статье 22 закона № 323-ФЗ.</text:p>
      <text:p text:style-name="P4">Для оформления социального налогового вычета на лечение мы выдаём справку об оплате медицинских услуг по установленной форме. Также вам понадобится копия нашей лицензии — она опубликована на странице «Сведения о клинике». Сроки изготовления справки уточняйте у администратора.</text:p>
      <text:p text:style-name="Horizontal_20_Line"/>
      <text:h text:style-name="P3" text:outline-level="3">Персональные данные</text:h>
      <text:p text:style-name="P4">Данные, которые вы оставляете при записи или через формы на сайте, используются исключительно для связи с вами и организации медицинской помощи. Мы обрабатываем их в соответствии с Федеральным законом № 152-ФЗ «О персональных данных» и храним на серверах, расположенных на территории Российской Федерации.</text:p>
      <text:p text:style-name="P4">Вы можете в любой момент отозвать своё согласие на обработку персональных данных — достаточно отправить письмо на нашу электронную почту. Подробности о том, какие данные мы собираем, для чего и как долго храним, описаны в нашей политике обработки персональных данных.</text:p>
      <text:p text:style-name="Horizontal_20_Line"/>
      <text:h text:style-name="P3" text:outline-level="3"><text:soft-page-break/>Обратная связь и жалобы</text:h>
      <text:p text:style-name="P4">Если что-то пошло не так или вас что-то не устроило, пожалуйста, скажите нам об этом напрямую. Внутреннее разбирательство обычно происходит быстрее и эффективнее. Вы можете написать нам на почту или через форму обратной связи на сайте в свободной форме.</text:p>
      <text:p text:style-name="P4">Срок ответа на письменное обращение уточняйте у администратора.</text:p>
      <text:p text:style-name="P4">Вы также имеете право обратиться в надзорные органы в любое время и без предварительного уведомления нас:</text:p>
      <text:list text:style-name="L3">
        <text:list-item>
          <text:p text:style-name="P8">Комитет по здравоохранению Санкт-Петербурга,</text:p>
        </text:list-item>
        <text:list-item>
          <text:p text:style-name="P8">Росздравнадзор,</text:p>
        </text:list-item>
        <text:list-item>
          <text:p text:style-name="P8">Роспотребнадзор.</text:p>
        </text:list-item>
      </text:list>
      <text:p text:style-name="P4">Их контактные данные можно уточнить на ресепшн или в соответствующих государственных реестрах.</text:p>
      <text:p text:style-name="Horizontal_20_Line"/>
      <text:h text:style-name="P3" text:outline-level="3">О клинике</text:h>
      <text:p text:style-name="P4">Полное наименование, юридический адрес, режим работы, лицензия на медицинскую деятельность и перечень разрешённых видов помощи опубликованы на отдельной странице «Сведения о клинике» в точном соответствии с реестром Росздравнадзора.</text:p>
      <text:p text:style-name="P4">Информация о врачах — образование, специальность, стаж — представлена в разделе «Врачи», где у каждого специалиста есть своя персональная страница.</text:p>
      <text:p text:style-name="Horizontal_20_Line"/>
      <text:h text:style-name="P3" text:outline-level="3"><text:soft-page-break/>Часто задаваемые вопросы</text:h>
      <text:p text:style-name="P5"><text:span text:style-name="Strong_20_Emphasis"><text:span text:style-name="T2">Нужно ли направление от другого врача для записи?</text:span></text:span><text:span text:style-name="T3"><text:line-break/>Нет. Мы принимаем без направления — достаточно позвонить и записаться, привезя с собой все имеющиеся медицинские документы.</text:span></text:p>
      <text:p text:style-name="P5"><text:span text:style-name="Strong_20_Emphasis"><text:span text:style-name="T2">Можно ли прийти только за вторым мнением?</text:span></text:span><text:span text:style-name="T3"><text:line-break/>Да, это одна из самых частых причин визита. Наш специалист изучит ваши документы и скажет, согласен ли он с ранее поставленным диагнозом и назначенным лечением, а если нет — предложит альтернативный план.</text:span></text:p>
      <text:p text:style-name="P5"><text:span text:style-name="Strong_20_Emphasis"><text:span text:style-name="T2">Можно ли есть перед процедурой капельницы?</text:span></text:span><text:span text:style-name="T3"><text:line-break/>Это зависит от конкретной схемы лечения и сопутствующих препаратов. Обязательно уточните этот вопрос у своего лечащего врача заранее — универсального правила «всем натощак» нет.</text:span></text:p>
      <text:p text:style-name="P5"><text:span text:style-name="Strong_20_Emphasis"><text:span text:style-name="T2">Сколько времени занимает день лечения?</text:span></text:span><text:span text:style-name="T3"><text:line-break/>Сама процедура длится от полутора часов, но закладывайте время с запасом: перед капельницей нужен осмотр, после — короткий отдых под наблюдением. Точную длительность вашего визита назовёт врач.</text:span></text:p>
      <text:p text:style-name="P5"><text:span text:style-name="Strong_20_Emphasis"><text:span text:style-name="T2">Можно ли прийти с кем-то из родных?</text:span></text:span><text:span text:style-name="T3"><text:line-break/>Да, сопровождающий может находиться с вами в клинике. Но получать информацию о вашем здоровье он сможет только с вашего письменного согласия.</text:span></text:p>
      <text:p text:style-name="P5"><text:span text:style-name="Strong_20_Emphasis"><text:span text:style-name="T2">Вы работаете по ОМС ?</text:span></text:span><text:span text:style-name="T3"><text:line-break/></text:span><text:span text:style-name="T4">Да, мы работаем по ОМС</text:span></text:p>
      <text:p text:style-name="P5"><text:span text:style-name="Strong_20_Emphasis"><text:span text:style-name="T2">Как получить копии своих медицинских документов?</text:span></text:span><text:span text:style-name="T3"><text:line-break/>Обратитесь к администратору или лечащему врачу. По закону клиника обязана выдать копии в течение 30 календарных дней, но на практике мы стараемся делать это быстрее.</text:span></text:p>
      <text:p text:style-name="P5"><text:span text:style-name="Strong_20_Emphasis"><text:span text:style-name="T2">Что делать, если мне стало плохо ночью или в выходной?</text:span></text:span><text:span text:style-name="T3"><text:line-break/>Если состояние угрожает жизни, немедленно вызывайте скорую помощь по номеру 103. В других случаях звоните в клинику по общему номеру в часы работы.</text:span></text:p>
      <text:p text:style-name="Horizontal_20_Line"/>
      <text:p text:style-name="P5"><text:soft-page-break/><text:span text:style-name="Strong_20_Emphasis"><text:span text:style-name="T2">Остались вопросы, которых нет в этом списке?</text:span></text:span></text:p>
      <text:p text:style-name="P4">Позвоните нам или напишите — администратор поможет с организационными вопросами, а всё, что касается лечения, мы разберём на личной консультации с врачом по вашим документам.</text:p>
      <text:p text:style-name="Horizontal_20_Line"/>
      <text:p text:style-name="P9"><text:span text:style-name="Strong_20_Emphasis"><text:span text:style-name="T2">Важно:</text:span></text:span><text:span text:style-name="T3"> Представленная информация носит ознакомительный характер и не заменяет консультацию специалиста. Имеются противопоказания. Обязательно посоветуйтесь с врачом.</text:span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quote-cjk-patch" svg:font-family="quote-cjk-patch, Inter, system-ui, apple-system, BlinkMacSystemFont, 'Segoe UI', Roboto, Oxygen, Ubuntu, Cantarell, 'Open Sans', 'Helvetica Neue', sans-serif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2" style:display-name="Heading 2" style:family="paragraph" style:parent-style-name="Heading" style:next-style-name="Text_20_body" style:default-outline-level="2" style:list-style-name="" style:class="chapter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Lucida Sans1" style:font-family-complex="'Lucid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Lucida Sans1" style:font-family-complex="'Lucida Sans'" style:font-family-generic-complex="system" style:font-pitch-complex="variable" style:font-size-complex="14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14pt double #808080" text:number-lines="false" text:line-number="0" style:join-border="false"/>
      <style:text-properties fo:font-size="6pt" style:font-size-asian="6pt" style:font-size-complex="6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28T11:47:44.299659300</meta:creation-date>
    <dc:date>2026-08-28T11:49:43.243237300</dc:date>
    <meta:editing-duration>PT1M59S</meta:editing-duration>
    <meta:editing-cycles>1</meta:editing-cycles>
    <meta:document-statistic meta:table-count="0" meta:image-count="0" meta:object-count="0" meta:page-count="6" meta:paragraph-count="56" meta:word-count="1062" meta:character-count="7381" meta:non-whitespace-character-count="6363"/>
    <meta:generator>LibreOffice/26.2.5.2$Windows_X86_64 LibreOffice_project/cd7284b4cbbfeb507e630c1aac019f4157393acb</meta:generator>
  </office:meta>
</office:document-meta>
</file>